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List_20_Bullet_20_2">
      <style:text-properties fo:language="fi" fo:country="FI"/>
    </style:style>
    <style:style style:name="P2" style:family="paragraph" style:parent-style-name="List_20_Bullet">
      <style:text-properties fo:language="fi" fo:country="FI"/>
    </style:style>
    <style:style style:name="P3" style:family="paragraph" style:parent-style-name="List_20_Bullet" style:master-page-name="Standard">
      <style:paragraph-properties style:page-number="auto"/>
    </style:style>
    <style:style style:name="P4" style:family="paragraph" style:parent-style-name="List_20_Bullet_20_3">
      <style:text-properties fo:language="fi" fo:country="FI"/>
    </style:style>
    <style:style style:name="T1" style:family="text">
      <style:text-properties fo:language="fi" fo:country="FI"/>
    </style:style>
    <style:style style:name="T2" style:family="text">
      <style:text-properties fo:language="en" fo:country="US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32391094" text:style-name="WW8Num10">
        <text:list-item>
          <text:p text:style-name="P3">Esityksen luontitavan valinta </text:p>
        </text:list-item>
      </text:list>
      <text:list xml:id="list32394758" text:style-name="WW8Num8">
        <text:list-item>
          <text:p text:style-name="List_20_Bullet_20_2"><text:span text:style-name="T1">Voidaan käyttää apuna ohjattua sisällön luomista (engl. </text:span>Auto Content Wizard). </text:p>
        </text:list-item>
      </text:list>
      <text:list xml:id="list32410658" text:style-name="WW8Num7">
        <text:list-item>
          <text:p text:style-name="P4">Voidaan valita esityksen tyyppi (markkinointi, koulutus jne.), </text:p>
        </text:list-item>
        <text:list-item>
          <text:p text:style-name="P4">esityksen tyyli (esitys, WWW, kalvot ja diat) ja</text:p>
        </text:list-item>
        <text:list-item>
          <text:p text:style-name="P4">ja esityksen tarkemmat määritykset (Otsikko, alatunnisteen sisältö).</text:p>
        </text:list-item>
        <text:list-item>
          <text:p text:style-name="P4">Saadaan valmis esitäytetty ja yhtenäinen esitys nopeasti.</text:p>
        </text:list-item>
      </text:list>
      <text:list xml:id="list32400773" text:continue-list="list32394758" text:style-name="WW8Num8">
        <text:list-item>
          <text:p text:style-name="List_20_Bullet_20_2">Voidaan tehdä valmiille esityspohjalle </text:p>
        </text:list-item>
      </text:list>
      <text:list xml:id="list32410088" text:continue-list="list32410658" text:style-name="WW8Num7">
        <text:list-item>
          <text:p text:style-name="P4">Valmiita pohjia on valittavissa paljon.</text:p>
        </text:list-item>
        <text:list-item>
          <text:p text:style-name="List_20_Bullet_20_3">Säästetään aikaa ulkoasun suunnittelussa.</text:p>
        </text:list-item>
        <text:list-item>
          <text:p text:style-name="P4">Itse suunniteltu esitys voidaan tallentaa esityspohjaksi tulevaa käyttöä varten.</text:p>
        </text:list-item>
      </text:list>
      <text:list xml:id="list32386009" text:continue-list="list32400773" text:style-name="WW8Num8">
        <text:list-item>
          <text:p text:style-name="P1">Voidaan tehdä kokonaan tyhjälle pohjalle. </text:p>
        </text:list-item>
      </text:list>
      <text:list xml:id="list32412395" text:continue-list="list32410088" text:style-name="WW8Num7">
        <text:list-item>
          <text:p text:style-name="P4">Kaikkien elementtien värit ja kirjasimet voidaan valita itse.</text:p>
        </text:list-item>
        <text:list-item>
          <text:p text:style-name="P4">Suunnittelu ja kokeileminen vie paljon aikaa!</text:p>
        </text:list-item>
        <text:list-item>
          <text:p text:style-name="P4">Itse suunniteltu ja tehty esitys voidaan tallentaa esityspohjaksi.</text:p>
        </text:list-item>
        <text:list-item>
          <text:p text:style-name="P4">Jos oma toteutus ei ole hyvä, niin voidaan valita käyttöön valmis pohja myöhemmässäkin vaiheessa.</text:p>
        </text:list-item>
      </text:list>
      <text:list xml:id="list32393333" text:continue-list="list32391094" text:style-name="WW8Num10">
        <text:list-item>
          <text:p text:style-name="List_20_Bullet">Ensimmäisen dian rakenteen valitseminen. </text:p>
        </text:list-item>
      </text:list>
      <text:list xml:id="list32387911" text:continue-list="list32386009" text:style-name="WW8Num8">
        <text:list-item>
          <text:p text:style-name="P1">Käytä dioissa valmiita rakenteita, koska ne on hyvin suunniteltuja käyttötarkoitukseensa.</text:p>
        </text:list-item>
        <text:list-item>
          <text:p text:style-name="List_20_Bullet_20_2"><text:span text:style-name="T1">Tässä vaiheessa kannattaa rakenteeksi valita yksinkertainen otsikkodia (engl. </text:span>Title Slide)</text:p>
        </text:list-item>
        <text:list-item>
          <text:p text:style-name="P1">Muiden diojen rakenne valitaan vasta myöhemmässä vaiheessa.</text:p>
        </text:list-item>
      </text:list>
      <text:list xml:id="list32386410" text:continue-list="list32393333" text:style-name="WW8Num10">
        <text:list-item>
          <text:p text:style-name="P2">Valmiin materiaalin tuominen esitykseen (Insert | Slides from outline) </text:p>
        </text:list-item>
      </text:list>
      <text:list xml:id="list32389224" text:continue-list="list32387911" text:style-name="WW8Num8">
        <text:list-item>
          <text:p text:style-name="List_20_Bullet_20_2">Tuotavan materiaalin tiedostotyyppi? </text:p>
        </text:list-item>
      </text:list>
      <text:list xml:id="list32403373" text:continue-list="list32412395" text:style-name="WW8Num7">
        <text:list-item>
          <text:p text:style-name="List_20_Bullet_20_3">Word- ja Excel-dokumentit (doc, xls, rtf).</text:p>
        </text:list-item>
        <text:list-item>
          <text:p text:style-name="P4">Teksti- ja html-formaatti(txt, html)</text:p>
        </text:list-item>
        <text:list-item>
          <text:p text:style-name="List_20_Bullet_20_3">Works- ja WordPerfect-dokumentit (wpd, wps)!</text:p>
        </text:list-item>
      </text:list>
      <text:list xml:id="list32388054" text:continue-list="list32389224" text:style-name="WW8Num8">
        <text:list-item>
          <text:p text:style-name="P1">Mitä pitää ottaa huomioon materiaalin tekemisessä? </text:p>
        </text:list-item>
      </text:list>
      <text:list xml:id="list32411999" text:continue-list="list32403373" text:style-name="WW8Num7">
        <text:list-item>
          <text:p text:style-name="P4">Materiaali pitää olla rakenteellisesti järkevä!</text:p>
        </text:list-item>
        <text:list-item>
          <text:p text:style-name="P4">Otsikot ja listat otetaan tavallisista dokumenteista.</text:p>
        </text:list-item>
        <text:list-item>
          <text:p text:style-name="P4">Tekstitiedostossa tasot kannattaa määritellä tabulaattorinäppäimellä.</text:p>
        </text:list-item>
        <text:list-item>
          <text:p text:style-name="P4">Sarkain sisennyksillä toteutettu tekstitiedosto säilyttää parhaiten rakenteensa!</text:p>
        </text:list-item>
        <text:list-item>
          <text:p text:style-name="P4">Word-dokumentissa kannattaa käyttää listoja, muutoin rakenne menee sekaisin.</text:p>
        </text:list-item>
        <text:list-item>
          <text:p text:style-name="P4">Word-dokumentin muuttaminen PP-esitykseksi onnistuu myös Wordistä lähettämällä dokumentti valikkokomennolla File | Send To | Power Point.</text:p>
        </text:list-item>
        <text:list-item>
          <text:p text:style-name="P4">Materiaali ei saa olla auki toisessa ohjelmassa!</text:p>
        </text:list-item>
      </text:list>
      <text:list xml:id="list32408296" text:continue-list="list32386410" text:style-name="WW8Num10">
        <text:list-item>
          <text:p text:style-name="List_20_Bullet">Esityksen rakenne hahmotetaan jäsennysnäkymässä </text:p>
        </text:list-item>
      </text:list>
      <text:list xml:id="list32388947" text:continue-list="list32388054" text:style-name="WW8Num8">
        <text:list-item>
          <text:p text:style-name="List_20_Bullet_20_2">PP97: View | Outline ja PP2000: View | Normal</text:p>
        </text:list-item>
        <text:list-item>
          <text:p text:style-name="P1">Puhdista tekstistä ylimääräiset muotoilut (CTRL-A ja CTRL-välilyönti).</text:p>
        </text:list-item>
        <text:list-item>
          <text:p text:style-name="P1">Jaa materiaali dian kokoisiin kokonaisuuksiin.</text:p>
        </text:list-item>
        <text:list-item>
          <text:p text:style-name="P1">Toimii samalla tavoin kuin tekstinkäsittelyn jäsennysnäkymä. </text:p>
        </text:list-item>
        <text:list-item>
          <text:p text:style-name="List_20_Bullet_20_2"><text:span text:style-name="T1">TAB-näppäin alentaa kappaleen tasoa. </text:span>(Dian otsikosta edellisen sisällöksi)</text:p>
        </text:list-item>
        <text:list-item>
          <text:p text:style-name="P1">SHIFT-TAB-näppäinyhdistelmä nostaa kappaleen tasoa.</text:p>
        </text:list-item>
        <text:list-item>
          <text:p text:style-name="P1">Tekstin kirjoittaminen ja jäsentäminen kannattaa tehdä jäsennysnäkymässä.</text:p>
        </text:list-item>
        <text:list-item>
          <text:p text:style-name="P1">Voidaan myös muuttaa kokonaisten diojen järjestystä (View | Slide Sorter).</text:p>
        </text:list-item>
        <text:list-item>
          <text:p text:style-name="P1">Jos diasta tulee liian suuri, niin jaa se useammaksi diaksi.</text:p>
        </text:list-item>
      </text:list>
      <text:list xml:id="list32393391" text:continue-list="list32408296" text:style-name="WW8Num10">
        <text:list-item>
          <text:p text:style-name="List_20_Bullet">Dian rakenteen muokkaaminen kuntoon </text:p>
        </text:list-item>
      </text:list>
      <text:list xml:id="list32402358" text:continue-list="list32388947" text:style-name="WW8Num8">
        <text:list-item>
          <text:p text:style-name="P1">Kun sisällön tekstiosuus on valmiina, voidaan diojen rakenne kiinnittää.</text:p>
        </text:list-item>
        <text:list-item>
          <text:p text:style-name="P1"><text:soft-page-break/>Valitaan jokaiselle dialle oikea rakenne (Format | Slide Layout)</text:p>
        </text:list-item>
        <text:list-item>
          <text:p text:style-name="P1">Valmiit rakenteet ovat suunniteltu niin hyviksi, että niitä kannattaa käyttää!</text:p>
        </text:list-item>
      </text:list>
      <text:list xml:id="list32412797" text:continue-list="list32393391" text:style-name="WW8Num10">
        <text:list-item>
          <text:p text:style-name="P2">Dian ulkoasun muokkaaminen </text:p>
        </text:list-item>
      </text:list>
      <text:list xml:id="list32399115" text:continue-list="list32402358" text:style-name="WW8Num8">
        <text:list-item>
          <text:p text:style-name="P1">Muista, ettei ulkoasu ei saa vaikeuttaa esityksen näkyvyyttä</text:p>
        </text:list-item>
        <text:list-item>
          <text:p text:style-name="List_20_Bullet_20_2"><text:span text:style-name="T1">Ulkoasu muokataan perustyylitilassa (View | Master | SlideMaster). Ulkoasua muutettaessa kannattaa aina muistaa </text:span><text:a xlink:type="simple" xlink:href="http://appro.mit.jyu.fi/2004/kevat/tyovaline/luennot/luento11/#hyvaesitys"><text:span text:style-name="T1">hyvän esityksen piirteet</text:span></text:a><text:span text:style-name="T1">. </text:span></text:p>
        </text:list-item>
      </text:list>
      <text:list xml:id="list32407932" text:continue-list="list32411999" text:style-name="WW8Num7">
        <text:list-item>
          <text:p text:style-name="P4">Dian otsikon ulkoasun muuttaminen.</text:p>
        </text:list-item>
        <text:list-item>
          <text:p text:style-name="P4">Eritasoisten listojen ulkoasun muuttaminen.</text:p>
        </text:list-item>
        <text:list-item>
          <text:p text:style-name="P4">Taustavärien tai kuvien muuttaminen.</text:p>
        </text:list-item>
        <text:list-item>
          <text:p text:style-name="P4">Toistuvien tietoja määrittäminen ylä- ja alatunnisteeseen.</text:p>
        </text:list-item>
      </text:list>
      <text:list xml:id="list32399817" text:continue-list="list32399115" text:style-name="WW8Num8">
        <text:list-item>
          <text:p text:style-name="List_20_Bullet_20_2"><text:span text:style-name="T1">Suunnitt</text:span><text:span text:style-name="T1">elumallit (Format | Slide Design)</text:span></text:p>
        </text:list-item>
      </text:list>
      <text:list xml:id="list32391219" text:continue-list="list32412797" text:style-name="WW8Num10">
        <text:list-item>
          <text:p text:style-name="P2">Erilaisten tehosteiden lisääminen elementteihin ja kalvoihin </text:p>
        </text:list-item>
      </text:list>
      <text:list xml:id="list32400500" text:continue-list="list32399817" text:style-name="WW8Num8">
        <text:list-item>
          <text:p text:style-name="P1">Eivät saa hämärtää itse asiaa!</text:p>
        </text:list-item>
        <text:list-item>
          <text:p text:style-name="P1">Mahdollisuus mielenkiinnon säilymiseen!</text:p>
        </text:list-item>
        <text:list-item>
          <text:p text:style-name="List_20_Bullet_20_2"><text:span text:style-name="T1">Tehosteiden lisääminen yksittäisille elementeille (SlideShow | Animation schemes tai SlideShow | Custom animation). Onnistuu myös perustyylitilassa.</text:span></text:p>
        </text:list-item>
        <text:list-item>
          <text:p text:style-name="List_20_Bullet_20_2"><text:span text:style-name="T2">Dian vaihtumistehoste</text:span><text:span text:style-name="T2"> (SlideShow | Slide Transition)</text:span></text:p>
        </text:list-item>
      </text:list>
      <text:list xml:id="list32391397" text:continue-list="list32391219" text:style-name="WW8Num10">
        <text:list-item>
          <text:p text:style-name="P2">Kalvojen hallinta </text:p>
        </text:list-item>
      </text:list>
      <text:list xml:id="list32405730" text:continue-list="list32400500" text:style-name="WW8Num8">
        <text:list-item>
          <text:p text:style-name="P1">Kalvojen lisääminen valikkokomennolla (Insert | Slide)</text:p>
        </text:list-item>
        <text:list-item>
          <text:p text:style-name="P1">Kalvojen monistaminen valikkokomennolla (Insert | Duplicate Slide)</text:p>
        </text:list-item>
        <text:list-item>
          <text:p text:style-name="P1">Kalvojen poistaminen valikkokomennolla (Edit| Delete Slide)</text:p>
        </text:list-item>
        <text:list-item>
          <text:p text:style-name="P1">Kalvojen piilottaminen valikkokomennolla (Slide Show | Hide Slide)</text:p>
        </text:list-item>
      </text:list>
      <text:list xml:id="list32386606" text:continue-list="list32391397" text:style-name="WW8Num10">
        <text:list-item>
          <text:p text:style-name="P2">Kuvien ja muiden objektien lisääminen</text:p>
        </text:list-item>
      </text:list>
      <text:list xml:id="list32401140" text:continue-list="list32405730" text:style-name="WW8Num8">
        <text:list-item>
          <text:p text:style-name="P1">Objektien lisäämisen jälkeen voi joutua muokkaamaan yksittäisiä dioja.</text:p>
        </text:list-item>
      </text:list>
      <text:list xml:id="list32416078" text:continue-list="list32407932" text:style-name="WW8Num7">
        <text:list-item>
          <text:p text:style-name="P4">Muokkaa dian rakennetta, niin objektille jää sopivasti tilaa.</text:p>
        </text:list-item>
      </text:list>
      <text:list xml:id="list32389166" text:continue-list="list32401140" text:style-name="WW8Num8">
        <text:list-item>
          <text:p text:style-name="P1">Kaavion lisääminen suoraan PowerPointissa tai Excelin kautta</text:p>
        </text:list-item>
      </text:list>
      <text:list xml:id="list32409083" text:continue-list="list32386606" text:style-name="WW8Num10">
        <text:list-item>
          <text:p text:style-name="List_20_Bullet">Havainnollistuksien lisääminen </text:p>
        </text:list-item>
      </text:list>
      <text:list xml:id="list32405688" text:continue-list="list32389166" text:style-name="WW8Num8">
        <text:list-item>
          <text:p text:style-name="P1">Havainnollistuksien tekeminen vie aikaa, joten ne kannattaa tehdä viimeiseksi.</text:p>
        </text:list-item>
        <text:list-item>
          <text:p text:style-name="P1">Esitysgrafiikkaesitys mahdollistaa todella havainnollisten esitysten tekemisen.</text:p>
        </text:list-item>
        <text:list-item>
          <text:p text:style-name="P1">Sekalaisia vihjeitä havainnollistuksiin </text:p>
        </text:list-item>
      </text:list>
      <text:list xml:id="list32412096" text:continue-list="list32416078" text:style-name="WW8Num7">
        <text:list-item>
          <text:p text:style-name="P4">Suunnittele havainnollistus paperille kunnolla!</text:p>
        </text:list-item>
        <text:list-item>
          <text:p text:style-name="P4">Määrittele hyvä asetukset oletusasetuksiksi (Set AutoShape Defaults).</text:p>
        </text:list-item>
        <text:list-item>
          <text:p text:style-name="P4">Kopioi jo lisättyjä objekteja toisiin osiin.</text:p>
        </text:list-item>
        <text:list-item>
          <text:p text:style-name="P4">Käytä tasaukseen ja järjestämiseen Align or Distribute -työkaluja.</text:p>
        </text:list-item>
        <text:list-item>
          <text:p text:style-name="List_20_Bullet_20_3">Ryhmittele valmiit objektit ryhmiksi.</text:p>
        </text:list-item>
        <text:list-item>
          <text:p text:style-name="P4">Käytä yhdysviivoja! (Connectors) (vain Excel ja PP)</text:p>
        </text:list-item>
        <text:list-item>
          <text:p text:style-name="P4">Tee itsellesi oma työkalurivi piirustusobjektien käyttöön.</text:p>
        </text:list-item>
      </text:list>
      <text:list xml:id="list32416219" text:continue-list="list32405688" text:style-name="WW8Num8">
        <text:list-item>
          <text:p text:style-name="P1">Kaikki edelliset pätevät Wordissä, Excelissä ja PowerPointissa.</text:p>
        </text:list-item>
      </text:list>
      <text:list xml:id="list32412451" text:continue-list="list32409083" text:style-name="WW8Num10">
        <text:list-item>
          <text:p text:style-name="List_20_Bullet">Esityksen harjoitteleminen </text:p>
        </text:list-item>
      </text:list>
      <text:list xml:id="list32407799" text:continue-list="list32416219" text:style-name="WW8Num8">
        <text:list-item>
          <text:p text:style-name="P1">Käytä siihen tarkoitettua työkalua (Slide Show | Rehearse Timing).</text:p>
        </text:list-item>
        <text:list-item>
          <text:p text:style-name="P1">Esityksestä voi vielä poistaa ylimääräisiä osia.</text:p>
        </text:list-item>
        <text:list-item>
          <text:p text:style-name="P1">Harjoitteluajastusta ei kannata tallentaa ellei tosissaan halua käyttää ajastusta.</text:p>
        </text:list-item>
        <text:list-item>
          <text:p text:style-name="P1">Ajastuksen voi poistaa jälkikäteen valikkokomennolla Slide Show | Set Up Show -avautuvasta ikkunasta.</text:p>
        </text:list-item>
      </text:list>
      <text:list xml:id="list32390952" text:continue-list="list32412451" text:style-name="WW8Num10">
        <text:list-item>
          <text:p text:style-name="P2"><text:soft-page-break/>Esityksen siirtäminen</text:p>
        </text:list-item>
      </text:list>
      <text:list xml:id="list32393083" text:continue-list="list32407799" text:style-name="WW8Num8">
        <text:list-item>
          <text:p text:style-name="P1">Tallennusmuodot: PowerPoint-esityksenä (toimii PowerPoint-viewerissä, PowerPointissa ja uusissa Internet Explorereissa), PowerPoint-pakettina tai HTML-sivustona (varo!)</text:p>
        </text:list-item>
        <text:list-item>
          <text:p text:style-name="P1">Löytyyhän esityspaikasta kone ja sopivat ohjelmistot?</text:p>
        </text:list-item>
      </text:list>
      <text:list xml:id="list32413692" text:continue-list="list32390952" text:style-name="WW8Num10">
        <text:list-item>
          <text:p text:style-name="List_20_Bullet">Esityksen pitäminen </text:p>
        </text:list-item>
      </text:list>
      <text:list xml:id="list32412535" text:continue-list="list32393083" text:style-name="WW8Num8">
        <text:list-item>
          <text:p text:style-name="P1">Esityksen diat vaihtuvat näppäimistön (PageDown ja PageUp) tai hiiren avulla.</text:p>
        </text:list-item>
        <text:list-item>
          <text:p text:style-name="P1">Kynällä voidaan korostaa joidenkin kohtien merkitystä.</text:p>
        </text:list-item>
        <text:list-item>
          <text:p text:style-name="P1">Pääosa on aina esityksen pitäjällä!</text:p>
        </text:list-item>
      </text:list>
      <text:list xml:id="list32415168" text:continue-list="list32413692" text:style-name="WW8Num10">
        <text:list-item>
          <text:p text:style-name="List_20_Bullet">Tulevaisuuden esitysten helpottaminen </text:p>
        </text:list-item>
      </text:list>
      <text:list xml:id="list32406955" text:continue-list="list32412535" text:style-name="WW8Num8">
        <text:list-item>
          <text:p text:style-name="List_20_Bullet_20_2"><text:span text:style-name="T1">Ulkoasun hiominen vie paljon aikaa, joten hyvät asetukset kannattaa tallentaa esitysmalliksi (engl. </text:span>Template)</text:p>
        </text:list-item>
        <text:list-item>
          <text:p text:style-name="P1">Mallin vaihtaminen toiseksi onnistuu tarvittaessa helposti valinnalla Format | Apply design template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fi" fo:country="FI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en" fo:country="GB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fo:keep-with-next="always"/>
      <style:text-properties style:font-name="Arial" fo:font-size="14pt" fo:font-style="italic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List_20_Bullet" style:display-name="List Bullet" style:family="paragraph" style:parent-style-name="Standard" style:list-style-name="WW8Num10">
      <style:text-properties style:font-name="Arial" fo:font-weight="bold" style:font-weight-asian="bold"/>
    </style:style>
    <style:style style:name="List_20_Bullet_20_2" style:display-name="List Bullet 2" style:family="paragraph" style:parent-style-name="Standard" style:list-style-name="WW8Num8">
      <style:text-properties style:font-name="Arial"/>
    </style:style>
    <style:style style:name="List_20_Bullet_20_3" style:display-name="List Bullet 3" style:family="paragraph" style:parent-style-name="Standard" style:list-style-name="WW8Num7">
      <style:text-properties style:font-name="Arial" fo:font-size="10pt" style:font-size-asian="10pt"/>
    </style:style>
    <style:style style:name="WW8Num5z0" style:family="text">
      <style:text-properties style:font-name="Symbol"/>
    </style:style>
    <style:style style:name="WW8Num6z0" style:family="text">
      <style:text-properties style:font-name="Symbol"/>
    </style:style>
    <style:style style:name="WW8Num7z0" style:family="text">
      <style:text-properties style:font-name="Wingdings"/>
    </style:style>
    <style:style style:name="WW8Num8z0" style:family="text">
      <style:text-properties style:font-name="Courier New"/>
    </style:style>
    <style:style style:name="WW8Num10z0" style:family="text">
      <style:text-properties style:font-name="Symbol"/>
    </style:style>
    <style:style style:name="WW8Num11z1" style:family="text">
      <style:text-properties style:font-name="Courier New" fo:font-size="10pt" style:font-size-asian="10pt"/>
    </style:style>
    <style:style style:name="WW8Num11z2" style:family="text">
      <style:text-properties style:font-name="Wingdings" fo:font-size="10pt" style:font-size-asian="10pt"/>
    </style:style>
    <style:style style:name="Default_20_Paragraph_20_Font" style:display-name="Default Paragraph Font" style:family="tex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HTML_20_Sample" style:display-name="HTML Sample" style:family="text" style:parent-style-name="Default_20_Paragraph_20_Font">
      <style:text-properties style:font-name="Courier New" style:font-name-asian="Times New Roman" style:font-name-complex="Courier New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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o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Esitysgrafiikkaesityksen tekeminen</dc:title>
    <meta:initial-creator>jmantyla</meta:initial-creator>
    <meta:creation-date>2004-02-18T20:44:00</meta:creation-date>
    <dc:creator>jmantyla</dc:creator>
    <dc:date>2004-02-19T15:11:00</dc:date>
    <meta:editing-cycles>35</meta:editing-cycles>
    <meta:editing-duration>PT01H32M00S</meta:editing-duration>
    <meta:document-statistic meta:table-count="0" meta:image-count="0" meta:object-count="0" meta:page-count="3" meta:paragraph-count="95" meta:word-count="728" meta:character-count="5791"/>
    <meta:generator>OpenOffice.org/3.2$Win32 OpenOffice.org_project/320m18$Build-9502</meta:generator>
  </office:meta>
</office:document-meta>
</file>